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Cartesiusstraat 12 7412EP Deventer, [Deventer A 5941] Deventer A 59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9-08-2026</text:p>
            <text:p text:style-name="common-al">
            <text:span text:style-name="nadrukvet">Locatie:</text:span> Cartesiusstraat 12 7412EP Deventer, [Deventer A 5941] Deventer A 5941 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48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48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48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231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1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1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483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dakkapel, Cartesiusstraat 12 7412EP Deventer, [Deventer A 5941] Deventer A 594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14</meta:user-defined>
    <meta:user-defined meta:name="OVERHEIDop.GmbID/DC.identifier">gmb-2026-392314</meta:user-defined>
    <meta:user-defined meta:name="OVERHEIDop.versieInformatie"/>
  </office:meta>
</office:document-meta>
</file>