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ntheffing art 35 Alcoholwet Schippersgracht 5, 3603BC Maarssen - De Vechtse Vaarparade terras Het Schippertje 12-09-2026 t/m 13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ntheffing art 35 Alcoholwet is verleend voor De Vechtse Vaarparade terras Het Schippertje 12-09-2026 t/m 13-09-2026 op de locatie Schippersgracht 5, 3603BC Maarssen.</text:p>
            <text:p text:style-name="common-al">Datum besluit: 17 augustus 2026</text:p>
            <text:p text:style-name="common-al">Zaaknummer: Z2026-00001901</text:p>
            <text:p text:style-name="common-al">U kunt bezwaar maken tot en met 28 september 2026</text:p>
            <text:p text:style-name="common-al">
            <text:span text:style-name="nadrukvet">Inzien</text:span>
          </text:p>
            <text:p text:style-name="common-al">U kunt de documenten met zaaknummer Z2026-00001901 tot 28 september 2026 inzien. Dit kan via de knop 'Bekijk documenten' aan de linkerkant van deze pagina, onder het kopje 'Extra informatie'. U kunt ook de link jeleefomgeving.nl/inzien/823214527/c9ff4819-b706-4c45-b202-627c613a70a3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231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901</meta:user-defined>
    <meta:user-defined meta:name="DCTERMS.abstract">Betreft: Besluit op locatie Schippersgracht 5, 3603BC Maarssen</meta:user-defined>
    <dc:language>nl</dc:language>
    <meta:user-defined meta:name="OVERHEIDop.locatietype/OVERHEIDop.gebiedsmarkering">Punt</meta:user-defined>
    <meta:user-defined meta:name="DC.title">Gemeente Stichtse Vecht - Beschikking op aanvraag ontheffing art 35 Alcoholwet Schippersgracht 5, 3603BC Maarssen - De Vechtse Vaarparade terras Het Schippertje 12-09-2026 t/m 13-09-2026</meta:user-defined>
    <meta:user-defined meta:name="OVERHEIDop.datumEindeReactietermijn">2026-09-28</meta:user-defined>
    <meta:user-defined meta:name="OVERHEIDop.terinzageleggingBG">https://jeleefomgeving.nl/inzien/823214527/c9ff4819-b706-4c45-b202-627c613a70a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12</meta:user-defined>
    <meta:user-defined meta:name="OVERHEIDop.GmbID/DC.identifier">gmb-2026-392312</meta:user-defined>
    <meta:user-defined meta:name="OVERHEIDop.versieInformatie"/>
  </office:meta>
</office:document-meta>
</file>