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wijzigen van de gevel aan Bruinvisstraat 30 t/m 56, Marlijnstraat 16 t/m 44, Kotterlaan 32 t/m 60, Vletstraat 1 t/m 29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ruinvisstraat 30 t/m 56 (even) Marlijnstraat 16 t/m 44 (even) Kotterlaan 32 t/m 60 (even) Vletstraat 1 t/m 29 (oneven)</text:p>
                  </table:table-cell>
                  <table:table-cell table:style-name="entry" table:number-rows-spanned="1" table:number-columns-spanned="1">
                    <text:p text:style-name="table_al">13-8-2026</text:p>
                  </table:table-cell>
                  <table:table-cell table:style-name="entry" table:number-rows-spanned="1" table:number-columns-spanned="1">
                    <text:p text:style-name="table_al">wijzigen gevel</text:p>
                  </table:table-cell>
                  <table:table-cell table:style-name="entry" table:number-rows-spanned="1" table:number-columns-spanned="1">
                    <text:p text:style-name="table_al">079453129177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23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29177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wijzigen van de gevel aan Bruinvisstraat 30 t/m 56, Marlijnstraat 16 t/m 44, Kotterlaan 32 t/m 60, Vletstraat 1 t/m 29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09</meta:user-defined>
    <meta:user-defined meta:name="OVERHEIDop.GmbID/DC.identifier">gmb-2026-392309</meta:user-defined>
    <meta:user-defined meta:name="OVERHEIDop.versieInformatie"/>
  </office:meta>
</office:document-meta>
</file>