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portparklaan 129 1382RZ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omen kappen - Complex 145061-2 thv Sportparklaan 129, 1382 RZ Weesp</text:p>
            <text:p text:style-name="common-al">Zaakadres: Sportparklaan 129 1382RZ Weesp</text:p>
            <text:p text:style-name="common-al">Datum ontvangst: 08-07-2026</text:p>
            <text:p text:style-name="common-al">Zaaknummer: Z2026-030182</text:p>
            <text:p text:style-name="common-al">DSO-nummer: 202607080015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29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9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9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0182</meta:user-defined>
    <meta:user-defined meta:name="DCTERMS.abstract">Bomen kappen - Complex 145061-2 thv Sportparklaan 129, 1382 RZ Wees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portparklaan 129 1382RZ Weesp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97</meta:user-defined>
    <meta:user-defined meta:name="OVERHEIDop.GmbID/DC.identifier">gmb-2026-392297</meta:user-defined>
    <meta:user-defined meta:name="OVERHEIDop.versieInformatie"/>
  </office:meta>
</office:document-meta>
</file>