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Tijdelijke afsluiting, D'n Berg te Heesch</text:p>
      <text:section text:name="regeling_id1-3-2" text:style-name="regeling">
        <text:section text:name="aanhef_id1-3-2-1" text:style-name="aanhef">
          <text:p text:style-name="aanhef_wie">Het college van burgemeester en wethouders van de gemeente Bernheze;</text:p>
          <text:section text:name="considerans_id1-3-2-1-2" text:style-name="considerans">
            <text:p text:style-name="tussenkopcur">
            <text:span text:style-name="nadrukvet">Gelet op:</text:span>
          </text:p>
            <text:p text:style-name="tussenkopcur">. artikel 18, lid 1 onder d van de Wegenverkeerswet 1994 waarin bepaald is dat ons college de bevoegdheid heeft tot het nemen van verkeersbesluiten;</text:p>
            <text:p text:style-name="tussenkopcur">. dat deze bevoegdheid tot het nemen van verkeersbesluiten door de geldende mandaatregeling is onder gemandateerd aan de Verkeerskundige;</text:p>
            <text:p text:style-name="tussenkopcur">. het Reglement verkeersregels en verkeerstekens 1990, het Besluit administratieve bepalingen inzake het wegverkeer (BABW), de Wegenverkeerswet 1994 en de Uitvoeringsvoorschriften BABW inzake verkeerstekens;</text:p>
            <text:p text:style-name="tussenkopcur">. artikel 37 van het BABW inzake het Wegverkeer geeft aan dat tijdelijke plaatsing en de tijdelijke maatregel geschieden krachtens een verkeersbesluit indien de omstandigheden die tot plaatsing of tot de tijdelijke maatregel leiden van langere duur zijn dan vier maanden dan wel zich regelmatig voordoen;</text:p>
            <text:p text:style-name="tussenkopcur">
            <text:span text:style-name="nadrukvet">Overwegingen ten aanzien van het besluit</text:span>
          </text:p>
            <text:p text:style-name="considerans.al">. in de wijk D’n Berg een woningbouwplan wordt uitgevoerd;</text:p>
            <text:p text:style-name="considerans.al">. het projectgebied de straten Basilius van Bruggestraat, Leonardus van Veghelstraat, Adrianus VI straat, een deel van de Ophoviusstraat en een deel van de Sonniusstraat omvat;</text:p>
            <text:p text:style-name="considerans.al">. deze straten gelegen zijn binnen de bebouwde kom van Heesch en in eigendom en beheer zijn bij de gemeente Bernheze;</text:p>
            <text:p text:style-name="considerans.al">. in het projectgebied 34 bestaande huurwoningen worden gesloopt en een nieuwe appartementencomplex wordt gerealiseerd;</text:p>
            <text:p text:style-name="considerans.al">. in de nieuwe situatie de Leonardus van Veghelstraat komt te vervallen, dit wordt een groenzone;</text:p>
            <text:p text:style-name="considerans.al">. de overige wegen opnieuw worden ingericht;</text:p>
            <text:p text:style-name="considerans.al">. er een bouwplaats wordt ingericht op het voetbalveld aan de Ophoviusstraat waarbij de rest van het speelterrein beschikbaar blijft voor kinderen;</text:p>
            <text:p text:style-name="considerans.al">. er rekening wordt gehouden met een looproute naar het speelterrein van de noordzijde van de Ophoviusstraat;</text:p>
            <text:p text:style-name="considerans.al">. het gedeelte van de Ophoviusstraat tussen de locatie van het parkeerterrein en de bouwplaats tijdelijk wordt afgesloten;</text:p>
            <text:p text:style-name="considerans.al">. de start van de nieuwbouw is gepland in maart 2026 en de oplevering in de zomervakantie van 2027;</text:p>
            <text:p text:style-name="considerans.al">. gedurende deze periode een gedeelte van de Ophoviusstraat wordt afgesloten voor doorgaand verkeer;</text:p>
            <text:p text:style-name="considerans.al">. deze maatregel, gelet op artikel 2 van het Wegenverkeerswet 1994, strekt tot:</text:p>
            <text:p text:style-name="considerans.al">- het verzekeren van de veiligheid op de weg;</text:p>
            <text:p text:style-name="considerans.al">- het beschermen van weggebruikers en passagiers.</text:p>
            <text:p text:style-name="considerans.al">. overeenkomstig artikel 24 van het BABW overleg is gevoerd met de gemachtigde van de korpschef van de Politie Oost-Brabant en deze positief heeft geadviseerd over dit verkeersbesluit.</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het plaatsen van de borden E1 van bijlage I van het RVV 1990 een parkeerverbod in te stellen voor de zuidzijde van de Basilius van Bruggestraat en aan beide zijden van de Sonniusstraat voor het deel gelegen tussen de Basilius van Bruggestraat en de Leonardus van Veghelstraat;</text:p>
              </text:list-item>
              <text:list-item text:style-override="id1-3-2-2-1-1-2">
                <text:number>2.</text:number>
                <text:p text:style-name="al">door het plaatsen van bouwhekken de Ophoviusstraat, ten zuiden van de Basilius van Bruggestraat, af te sluiten voor al het verkeer;</text:p>
              </text:list-item>
            </text:list>
            <text:p text:style-name="last-al">3. dat dit besluit in werking treedt zes weken na publicatie in het digitale Gemeenteblad.</text:p>
            <text:p text:style-name="tekst_bottom"/>
          </text:section>
        </text:section>
        <text:section text:name="regeling-sluiting_id1-3-2-3" text:style-name="regeling-sluiting">
          <text:section text:name="gegeven_id1-3-2-3-1" text:style-name="gegeven">
            <text:p text:style-name="dagtekening">
            <text:span text:style-name="plaats">Heesch</text:span>
            <text:span text:style-name="datum">26-08-2026</text:span>
          </text:p>
          </text:section>
          <text:section text:name="ondertekening_id1-3-2-3-2">
            <text:p><text:span text:style-name="deze">Namens deze,</text:span></text:p>
            <text:p><text:span text:style-name="ondertekening_naam">
            <text:span text:style-name="voornaam">Simon</text:span>
            <text:span text:style-name="achternaam">Romeijn</text:span>
          </text:span></text:p>
            <text:p><text:span text:style-name="functie">Verkeerskundige team Realisatie en Beheer</text:span></text:p>
          </text:section>
        </text:section>
        <text:section text:name="bezwaarschrift_id1-3-2-4" text:style-name="bezwaarschrift">
          <text:p text:style-name="bezwaarschrift_top"/>
          <text:p text:style-name="tussenkopvetcur">Nog vragen?</text:p>
          <text:p text:style-name="bezwaarschrift_al">Heeft u nog vragen? Neem dan gerust contact met ons op. Dat kan telefonisch of met een e-mail aan <text:a xlink:href="mailto:gemeente@bernheze.org" xlink:type="simple">gemeente@bernheze.org</text:a>.</text:p>
          <text:p text:style-name="tussenkopvetcur">Bent u het niet eens met dit besluit?</text:p>
          <text:p text:style-name="tussenkopcur">U kunt binnen zes weken na verzenddatum bezwaar maken. Richt uw brief aan het college van burgemeester en wethouders en zorg dat uw brief het volgende bevat:</text:p>
          <text:p text:style-name="bezwaarschrift_al"/>
          <text:list text:style-name="id1-3-2-4-6">
            <text:list-item text:style-override="id1-3-2-4-6-1">
              <text:number>1.</text:number>
              <text:p text:style-name="al">uw naam, adres</text:p>
            </text:list-item>
            <text:list-item text:style-override="id1-3-2-4-6-2">
              <text:number>2.</text:number>
              <text:p text:style-name="al">datum</text:p>
            </text:list-item>
            <text:list-item text:style-override="id1-3-2-4-6-3">
              <text:number>3.</text:number>
              <text:p text:style-name="al">handtekening</text:p>
            </text:list-item>
            <text:list-item text:style-override="id1-3-2-4-6-4">
              <text:number>4.</text:number>
              <text:p text:style-name="al">met welk besluit u het niet eens bent</text:p>
            </text:list-item>
            <text:list-item text:style-override="id1-3-2-4-6-5">
              <text:number>5.</text:number>
              <text:p text:style-name="al">argumenten voor uw bezwaar</text:p>
            </text:list-item>
          </text:list>
          <text:p text:style-name="bezwaarschrift_al">Het is ook mogelijk bezwaar te maken via een webformulier op de website van de gemeente (<text:a xlink:href="http://www.bernheze.org" xlink:type="simple">www.bernheze.org</text:a>). Voor de ondertekening moet u een digitale handtekening (Digid) hebben</text:p>
          <text:p text:style-name="bezwaarschrift_al">Bij spoed kunt u ook een voorlopige voorziening bij de rechtbank vragen. Meer informatie vindt u op onze website: <text:a xlink:href="http://www.bernheze.org/bezwaar" xlink:type="simple">www.bernheze.org/bezwaar</text:a>.</text:p>
          <text:p text:style-name="bezwaarschrift_al"/>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nheze</text:p>
            </table:table-cell>
            <table:table-cell office:value-type="string" table:style-name="header.C">
              <text:p text:style-name="headerright"><text:span text:style-name="nr">Nr. 3922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rnheze</meta:user-defined>
    <meta:user-defined meta:name="OVERHEID.Gemeente/OVERHEID.authority">Bernheze</meta:user-defined>
    <meta:user-defined meta:name="OVERHEID.Informatietype/DC.type">officiële publicatie</meta:user-defined>
    <meta:user-defined meta:name="OVERHEIDop.Rubriek/DC.type">verkeersbesluit of -mededeling</meta:user-defined>
    <meta:user-defined meta:name="OVERHEID.Gemeente/DCTERMS.publisher">Bernhez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DCTERMS.alternative">Gemeente Bernheze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0231</meta:user-defined>
    <meta:user-defined meta:name="OVERHEIDop.verkeersbordcode">E1</meta:user-defined>
    <dc:language>nl</dc:language>
    <meta:user-defined meta:name="OVERHEIDop.locatietype/OVERHEIDop.gebiedsmarkering">Punt</meta:user-defined>
    <meta:user-defined meta:name="DC.title">Verkeersbesluit Tijdelijke afsluiting, D'n Berg te Heesch</meta:user-defined>
    <meta:user-defined meta:name="DCTERMS.W3CDTF/DCTERMS.available">2026-08-26</meta:user-defined>
    <meta:user-defined meta:name="DCTERMS.W3CDTF/OVERHEIDop.jaargang">2026</meta:user-defined>
    <meta:user-defined meta:name="OVERHEIDop.publicationIssue">392296</meta:user-defined>
    <meta:user-defined meta:name="OVERHEIDop.GmbID/DC.identifier">gmb-2026-392296</meta:user-defined>
    <meta:user-defined meta:name="OVERHEIDop.versieInformatie"/>
  </office:meta>
</office:document-meta>
</file>