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24 tot en met 26 augustus 2026 - tijdens Introweek HAN Sport &amp; Bewegen - Dennenstraat 25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9-08-2026</text:p>
            <text:p text:style-name="common-al">
            <text:span text:style-name="nadrukvet">Omschrijving: </text:span>Ontheffing art.35 Alcoholwet (Dennenstraat 25 6543 JP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9202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18-06-2026</text:p>
            <text:p text:style-name="common-al">
            <text:span text:style-name="nadrukvet">Definitieve beschikking verzonden: </text:span>17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8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7 augustus 2026 tot en met 28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9202/8e7341fe-2ab1-4fff-953b-35a51f39c8af.pdf" xlink:type="simple">https://besluitenapv.nijmegen.nl/ZD2600079202/8e7341fe-2ab1-4fff-953b-35a51f39c8af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29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24 tot en met 26 augustus 2026 - tijdens Introweek HAN Sport &amp; Bewegen - Dennenstraat 25 te Nijme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95</meta:user-defined>
    <meta:user-defined meta:name="OVERHEIDop.GmbID/DC.identifier">gmb-2026-392295</meta:user-defined>
    <meta:user-defined meta:name="OVERHEIDop.versieInformatie"/>
  </office:meta>
</office:document-meta>
</file>