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plaatsen van PV-panelen, 3 dakramen, warmtepomp en realiseren van een bijgebouw op het perceel Utrechtseweg 148, 3818 E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omgevingsvergunning voor het plaatsen van PV-panelen, 3 dakramen, warmtepomp en realiseren van een bijgebouw op het perceel Utrechtseweg 148, 3818 ER Amersfoort</text:span>
          </text:p>
            <text:p text:style-name="common-al">De aanvrager heeft de aanvraag voor een omgevingsvergunning voor het plaatsen van PV-panelen, 3 dakramen, warmtepomp en realiseren van een bijgebouw op het perceel Utrechtseweg 148, 3818 ER Amersfoort, met kenmerk CLZ-00039147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2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9147</meta:user-defined>
    <dc:language>nl</dc:language>
    <meta:user-defined meta:name="OVERHEIDop.locatietype/OVERHEIDop.gebiedsmarkering">Punt</meta:user-defined>
    <meta:user-defined meta:name="DC.title">Ingetrokken aanvraag omgevingsvergunning voor het plaatsen van PV-panelen, 3 dakramen, warmtepomp en realiseren van een bijgebouw op het perceel Utrechtseweg 148, 3818 ER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90</meta:user-defined>
    <meta:user-defined meta:name="OVERHEIDop.GmbID/DC.identifier">gmb-2026-392290</meta:user-defined>
    <meta:user-defined meta:name="OVERHEIDop.versieInformatie"/>
  </office:meta>
</office:document-meta>
</file>