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verhuur leegstaande woning vergunning Julianastraat 1 t/m 49 en Bernhardstraat 1 t/m 44  - de 2e verlenging vergunning Julianastraat/Bernhardstraat te Breuk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ergunning verhuur leegstaande woning vergunning is verleend voor de 2e verlenging vergunning Julianastraat/Bernhardstraat te Breukelen op de locatie Julianastraat 1 t/m 49 en Bernhardstraat 1 t/m 44 .</text:p>
            <text:p text:style-name="common-al">Datum besluit: 17 augustus 2026</text:p>
            <text:p text:style-name="common-al">Zaaknummer: Z2026-00001942</text:p>
            <text:p text:style-name="common-al">U kunt bezwaar maken tot en met 28 september 2026</text:p>
            <text:p text:style-name="common-al">
            <text:span text:style-name="nadrukvet">Inzien</text:span>
          </text:p>
            <text:p text:style-name="common-al">U kunt de documenten met zaaknummer Z2026-00001942 tot 28 september 2026 inzien. Dit kan via de knop 'Bekijk documenten' aan de linkerkant van deze pagina, onder het kopje 'Extra informatie'. U kunt ook de link jeleefomgeving.nl/inzien/823214527/68103de5-3470-48e1-8adb-fcd719dcf39d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228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942</meta:user-defined>
    <meta:user-defined meta:name="DCTERMS.abstract">Betreft: Besluit op locatie Julianastraat 1 t/m 49 en Bernhardstraat 1 t/m 44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meente Stichtse Vecht - Beschikking op aanvraag verhuur leegstaande woning vergunning Julianastraat 1 t/m 49 en Bernhardstraat 1 t/m 44  - de 2e verlenging vergunning Julianastraat/Bernhardstraat te Breukelen</meta:user-defined>
    <meta:user-defined meta:name="OVERHEIDop.datumEindeReactietermijn">2026-09-28</meta:user-defined>
    <meta:user-defined meta:name="OVERHEIDop.terinzageleggingBG">https://jeleefomgeving.nl/inzien/823214527/68103de5-3470-48e1-8adb-fcd719dcf39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89</meta:user-defined>
    <meta:user-defined meta:name="OVERHEIDop.GmbID/DC.identifier">gmb-2026-392289</meta:user-defined>
    <meta:user-defined meta:name="OVERHEIDop.versieInformatie"/>
  </office:meta>
</office:document-meta>
</file>