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Zuiddijk 419, 1505 HC Zaandam - het toevoegen van een woning bij het café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8491 - het toevoegen van een woning bij het café op de locatie Zuiddijk 419, 1505 HC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28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491</meta:user-defined>
    <dc:language>nl</dc:language>
    <meta:user-defined meta:name="OVERHEIDop.locatietype/OVERHEIDop.gebiedsmarkering">Punt</meta:user-defined>
    <meta:user-defined meta:name="DC.title">Intrekking aanvraag omgevingsvergunning - Zuiddijk 419, 1505 HC Zaandam - het toevoegen van een woning bij het café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87</meta:user-defined>
    <meta:user-defined meta:name="OVERHEIDop.GmbID/DC.identifier">gmb-2026-392287</meta:user-defined>
    <meta:user-defined meta:name="OVERHEIDop.versieInformatie"/>
  </office:meta>
</office:document-meta>
</file>