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te aanvaarden - evenement melding - 05-09-2026 Buurt barbecue - Lariestraat, Schijndel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eierijstad heeft op 17 augustus 2026 besloten om een aangevraagde evenement melding voor het adres Lariestraat, Schijndel te aanvaarden. </text:p>
            <text:p text:style-name="common-al"/>
            <text:p text:style-name="common-al">
            <text:span text:style-name="nadrukvet"> Gegevens aanvraag</text:span>
          </text:p>
            <text:p text:style-name="common-al"> Omschrijving: 05-09-2026 Buurt barbecue</text:p>
            <text:p text:style-name="common-al"> Locatie: Lariestraat, Schijndel</text:p>
            <text:p text:style-name="common-al"> Zaaknummer: MEV-2026-3912</text:p>
            <text:p text:style-name="common-al"> Verzenddatum van het besluit: 17-08-2026</text:p>
            <text:p text:style-name="common-al">
            <text:span text:style-name="nadrukvet"> Vragen? </text:span>
          </text:p>
            <text:p text:style-name="last-al">Wij hebben de aanvraag geregistreerd onder zaaknummer  MEV-2026-3912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22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MEV-2026-3912</meta:user-defined>
    <meta:user-defined meta:name="DCTERMS.abstract">Gemeente Meierijstad - te aanvaarden - evenement melding - 05-09-2026 Buurt barbecue - Lariestraat, Schijndel</meta:user-defined>
    <dc:language>nl</dc:language>
    <meta:user-defined meta:name="OVERHEIDop.locatietype/OVERHEIDop.gebiedsmarkering">Punt</meta:user-defined>
    <meta:user-defined meta:name="DC.title">Gemeente Meierijstad - te aanvaarden - evenement melding - 05-09-2026 Buurt barbecue - Lariestraat, Schijnd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86</meta:user-defined>
    <meta:user-defined meta:name="OVERHEIDop.GmbID/DC.identifier">gmb-2026-392286</meta:user-defined>
    <meta:user-defined meta:name="OVERHEIDop.versieInformatie"/>
  </office:meta>
</office:document-meta>
</file>