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een nokverhoging en isoleren op het dak op de locatie Achter 't Zand 15 te Culemborg zaaknummer ODR2609334</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een nokverhoging en isoleren op het dak aan de Achter 't Zand 15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7 september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9228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8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8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een nokverhoging en isoleren op het dak op de locatie Achter 't Zand 15 te Culemborg zaaknummer ODR2609334</meta:user-defined>
    <meta:user-defined meta:name="DCTERMS.W3CDTF/DCTERMS.available">2026-08-19</meta:user-defined>
    <meta:user-defined meta:name="DCTERMS.W3CDTF/OVERHEIDop.jaargang">2026</meta:user-defined>
    <meta:user-defined meta:name="OVERHEIDop.publicationIssue">392281</meta:user-defined>
    <meta:user-defined meta:name="OVERHEIDop.GmbID/DC.identifier">gmb-2026-392281</meta:user-defined>
    <meta:user-defined meta:name="OVERHEIDop.versieInformatie"/>
  </office:meta>
</office:document-meta>
</file>