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Solebaystraat 8-H 1055Z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twee bomen staande in de achtertuin</text:p>
            <text:p text:style-name="common-al">Zaakadres: Solebaystraat 8-H 1055ZR Amsterdam</text:p>
            <text:p text:style-name="common-al">Datum ontvangst: 11-08-2026</text:p>
            <text:p text:style-name="common-al">Zaaknummer: Z2026-035773</text:p>
            <text:p text:style-name="common-al">DSO-nummer: 202608110103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2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773</meta:user-defined>
    <meta:user-defined meta:name="DCTERMS.abstract">(KAP) het kappen van twee bomen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Solebaystraat 8-H 1055ZR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73</meta:user-defined>
    <meta:user-defined meta:name="OVERHEIDop.GmbID/DC.identifier">gmb-2026-392273</meta:user-defined>
    <meta:user-defined meta:name="OVERHEIDop.versieInformatie"/>
  </office:meta>
</office:document-meta>
</file>