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werp Warmteprogramma Twenterand 2026</text:p>
      <text:section text:name="zakelijke-mededeling_id1-3-2" text:style-name="zakelijke-mededeling">
        <text:section text:name="zakelijke-mededeling-tekst_id1-3-2-1" text:style-name="zakelijke-mededeling-tekst">
          <text:section text:name="tekst_id1-3-2-1-1" text:style-name="tekst">
            <text:p text:style-name="common-al">De gemeente Twenterand werkt aan een duurzame, betaalbare en toekomstbestendige warmtevoorziening. Net als alle andere gemeenten staat ook Twenterand voor de opgave om uiterlijk in 2050 alle gebouwen van het aardgas af te halen. In het Warmteprogramma beschrijven we welke stappen we in de komende tien jaar zetten om deze beweging op gang te brengen. Het college van burgemeester en wethouders van de gemeente Twenterand heeft op 28 juli 2026 het Ontwerp Warmteprogramma Twenterand 2026 vastgesteld. </text:p>
            <text:p text:style-name="common-al">
            <text:span text:style-name="nadrukvet">Waar inzien?</text:span>
          </text:p>
            <text:p text:style-name="common-al">Het Ontwerp Warmteprogramma Twenterand 2026 ligt vanaf de dag na bekendmaking zes weken ter inzage in het gemeentehuis tijdens openingstijden. Ook kunt u het Ontwerp Warmteprogramma Twenterand 2026  in deze periode digitaal raadplegen via <text:a xlink:href="http://www.twenterand.nl/ontwerp-warmteprogramma-twenterand-2026" xlink:type="simple"><text:span text:style-name="nadrukondlijn">www.twenterand.nl/ontwerp-warmteprogramma-twenterand-2026</text:span></text:a></text:p>
            <text:p text:style-name="common-al">Voor eventuele vragen kunt u bellen met (0546) 840 840 of mailen naar:</text:p>
            <text:list text:style-name="id1-3-2-1-1-5">
              <text:list-item text:style-override="id1-3-2-1-1-5-1">
                <text:number>•</text:number>
                <text:p text:style-name="al">Bram Hoogenraad via <text:a xlink:href="mailto:b.hoogenraad@twenterand.nl" xlink:type="simple"><text:span text:style-name="nadrukondlijn">b.hoogenraad@twenterand.nl</text:span></text:a></text:p>
              </text:list-item>
            </text:list>
            <text:p text:style-name="common-al">
            <text:span text:style-name="nadrukvet">Hoe kunt u reageren?</text:span>
          </text:p>
            <text:p text:style-name="common-al">Uw schriftelijke reacties op het Ontwerp Warmteprogramma Twenterand 2026 kunt u aanleveren tot en met 9 september 2026. De reactie kunt u richten aan het college van burgemeester en wethouders van de gemeente Twenterand.</text:p>
            <text:p text:style-name="common-al">
            <text:span text:style-name="nadrukvet">Wat gebeurt er met uw reactie?</text:span>
          </text:p>
            <text:p text:style-name="last-al">Na afloop van de inspraaktermijn vindt een beoordeling van de reacties plaats. Bezien zal worden of de reacties aanleiding geven het Ontwerp Warmteprogramma Twenterand 2026 op onderdelen bij te stellen. Alle belanghebbenden die hebben gereageerd krijgen een reactie nadat nadere besluitvorming op dat gebied heeft plaatsgevonden. Daarna wordt het definitieve Warmteprogramma Twenterand 2026 met eventuele reacties ter besluitvorming aan het college van B&amp;W aangebo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22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Twenterand</meta:user-defined>
    <meta:user-defined meta:name="OVERHEID.Informatietype/DC.type">officiële publicatie</meta:user-defined>
    <meta:user-defined meta:name="OVERHEIDop.Rubriek/DC.type">participatie</meta:user-defined>
    <meta:user-defined meta:name="OVERHEID.Gemeente/OVERHEID.authority">Twenterand</meta:user-defined>
    <meta:user-defined meta:name="OVERHEID.Gemeente/DCTERMS.publisher">Twenterand</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Ontwerp Warmteprogramma Twenterand 2026</meta:user-defined>
    <meta:user-defined meta:name="OVERHEIDop.datumEindeReactietermijn">2026-10-01</meta:user-defined>
    <meta:user-defined meta:name="OVERHEIDop.terinzageleggingBG">https://www.twenterand.nl/ontwerp-warmteprogramma-twenterand-2026</meta:user-defined>
    <meta:user-defined meta:name="DCTERMS.W3CDTF/DCTERMS.available">2026-08-20</meta:user-defined>
    <meta:user-defined meta:name="DCTERMS.W3CDTF/OVERHEIDop.jaargang">2026</meta:user-defined>
    <meta:user-defined meta:name="OVERHEIDop.publicationIssue">392269</meta:user-defined>
    <meta:user-defined meta:name="OVERHEIDop.GmbID/DC.identifier">gmb-2026-392269</meta:user-defined>
    <meta:user-defined meta:name="OVERHEIDop.versieInformatie"/>
  </office:meta>
</office:document-meta>
</file>