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omatenlaan 7, 2548 A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4 coniferen (stamomtrek groter dan 90 cm), staande in de voor- en achtertuin van het perceel Tomatenlaan 7</text:p>
            <text:p text:style-name="common-al"/>
            <text:p text:style-name="common-al">Ons kenmerk: VTH2026-6699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omatenlaan 7, 2548 A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22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997</meta:user-defined>
    <meta:user-defined meta:name="DCTERMS.abstract">het kappen van 4 coniferen (stamomtrek groter dan 90 cm), staande in de voor- en achtertuin van het perceel Tomatenlaan 7</meta:user-defined>
    <dc:language>nl</dc:language>
    <meta:user-defined meta:name="OVERHEIDop.locatietype/OVERHEIDop.gebiedsmarkering">Punt</meta:user-defined>
    <meta:user-defined meta:name="DC.title">Omgevingsvergunning - Aangevraagd, Tomatenlaan 7, 2548 AJ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67</meta:user-defined>
    <meta:user-defined meta:name="OVERHEIDop.GmbID/DC.identifier">gmb-2026-392267</meta:user-defined>
    <meta:user-defined meta:name="OVERHEIDop.versieInformatie"/>
  </office:meta>
</office:document-meta>
</file>