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arnixkade 31-1 1015XP Amsterdam, Marnixkade 31-3 1015X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oor het wijzigen van de gevel en het aanbrengen van balkons aan de zijgevel ten behoeve van de woningen</text:p>
            <text:p text:style-name="common-al">Zaakadres: Marnixkade 31-1 1015XP Amsterdam, Marnixkade 31-3 1015XP Amsterdam</text:p>
            <text:p text:style-name="common-al">Datum ontvangst: 03-07-2026</text:p>
            <text:p text:style-name="common-al">Zaaknummer: Z2026-029626</text:p>
            <text:p text:style-name="common-al">DSO-nummer: 202607030066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26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626</meta:user-defined>
    <meta:user-defined meta:name="DCTERMS.abstract">voor het wijzigen van de gevel en het aanbrengen van balkons aan de zijgevel ten behoeve van de wonin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Marnixkade 31-1 1015XP Amsterdam, Marnixkade 31-3 1015XP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65</meta:user-defined>
    <meta:user-defined meta:name="OVERHEIDop.GmbID/DC.identifier">gmb-2026-392265</meta:user-defined>
    <meta:user-defined meta:name="OVERHEIDop.versieInformatie"/>
  </office:meta>
</office:document-meta>
</file>