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Vervangen ruiten van de woning op het perceel Kromme Elleboogsteeg 13, 3811 BM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vervangen ruiten van de woning op het perceel Kromme Elleboogsteeg 13, 3811 BM Amersfoort</text:span>
          </text:p>
            <text:p text:style-name="common-al">De Gemeente Amersfoort heeft op 03-08-2026 een aanvraag voor een omgevingsvergunning ontvangen voor het Vervangen ruiten van de woning op het perceel Kromme Elleboogsteeg 13, 3811 BM Amersfoort, met kenmerk CLZ-00039247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8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226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6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6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9247</meta:user-defined>
    <dc:language>nl</dc:language>
    <meta:user-defined meta:name="OVERHEIDop.locatietype/OVERHEIDop.gebiedsmarkering">Punt</meta:user-defined>
    <meta:user-defined meta:name="DC.title">Ontvangen aanvraag omgevingsvergunning voor het Vervangen ruiten van de woning op het perceel Kromme Elleboogsteeg 13, 3811 BM Amersfoor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264</meta:user-defined>
    <meta:user-defined meta:name="OVERHEIDop.GmbID/DC.identifier">gmb-2026-392264</meta:user-defined>
    <meta:user-defined meta:name="OVERHEIDop.versieInformatie"/>
  </office:meta>
</office:document-meta>
</file>