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arphatipark 69-1 1073C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veranderen en vernieuwen van de ramen en balkondeuren aan de voorgevel ter hoogte van de eerste verdieping met behoud van bestemming daarvan tot één zelfstandige woning</text:p>
            <text:p text:style-name="common-al">Besluit: verleend</text:p>
            <text:p text:style-name="common-al">Besluit verzonden op: 17-08-2026</text:p>
            <text:p text:style-name="common-al">Zaakadres: Sarphatipark 69-1 1073CS Amsterdam</text:p>
            <text:p text:style-name="common-al">Zaaknummer: Z2026-020164</text:p>
            <text:p text:style-name="common-al">DSO-nummer: 202605070056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0164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2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164</meta:user-defined>
    <meta:user-defined meta:name="DCTERMS.abstract">veranderen en vernieuwen van de ramen en balkondeuren aan de voorgevel ter hoogte van de eerste verdieping met behoud van bestemming daarvan tot één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arphatipark 69-1 1073CS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54</meta:user-defined>
    <meta:user-defined meta:name="OVERHEIDop.GmbID/DC.identifier">gmb-2026-392254</meta:user-defined>
    <meta:user-defined meta:name="OVERHEIDop.versieInformatie"/>
  </office:meta>
</office:document-meta>
</file>