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sluit Wet bodembescherming (Wbb) – Evaluatie bodemsanering Mierloseweg 14 Helmond</text:p>
      <text:section text:name="zakelijke-mededeling_id1-3-2" text:style-name="zakelijke-mededeling">
        <text:section text:name="zakelijke-mededeling-tekst_id1-3-2-1" text:style-name="zakelijke-mededeling-tekst">
          <text:section text:name="tekst_id1-3-2-1-1" text:style-name="tekst">
            <text:p text:style-name="common-al">Beschikking ingevolge artikel 39c Wbb</text:p>
            <text:p text:style-name="common-al">V&amp;S Milieu heeft, namens afdeling Realisatie en Beheer van de gemeente Helmond, verzocht om instemming met het evaluatieverslag van de bodemsanering die is uitgevoerd aan de Mierloseweg 14 te Helmond.</text:p>
            <text:p text:style-name="common-al">Het College van B&amp;W heeft besloten:</text:p>
            <text:list text:style-name="id1-3-2-1-1-4">
              <text:list-item text:style-override="id1-3-2-1-1-4-1">
                <text:number>1.</text:number>
                <text:p text:style-name="al">In te stemmen met het evaluatieverslag van de sanering van het geval van bodemverontreiniging ontstaan bij de voormalige chemische wasserij aan de Mierloseweg 14 (locatiecode AA079403135).</text:p>
              </text:list-item>
            </text:list>
            <text:p text:style-name="common-al">
            <text:span text:style-name="nadrukvet">Inzage</text:span>
          </text:p>
            <text:p text:style-name="common-al">Het besluit en de daarop betrekking hebbende stukken zijn vanaf 20 augustus tot 25 september 2026 in te zien bij cluster Milieu in het Stadskantoor aan de Weg op den Heuvel 35 te Helmond. Inzage is alleen mogelijk op afspraak; u kunt hiervoor bellen naar (14) 0492.</text:p>
            <text:p text:style-name="common-al">
            <text:span text:style-name="nadrukvet">Bezwaar maken</text:span>
          </text:p>
            <text:p text:style-name="common-al">U kunt tot 25 september 2026 bezwaar maken tegen dit besluit. Dit doet u door een gemotiveerd bezwaarschrift in te dienen bij: Burgemeester en Wethouders van Helmond, Postbus 950, 5700 AZ HELMOND. U kunt het bezwaarschrift ook digitaal indienen via <text:a xlink:href="http://www.helmond.nl/bezwaar" xlink:type="simple"><text:span text:style-name="nadrukondlijn">www.helmond.nl/bezwaar</text:span></text:a>.</text:p>
            <text:p text:style-name="last-al">Tevens kan een verzoek tot het treffen van een voorlopige voorziening worden gedaan bij de voorzieningenrechter van de afdeling Bestuursrechtspraak van de Raad van State, Postbus 20019, 2500 EA  DEN HAAG. Heeft u vragen over het indienen van een voorlopige voorziening? Kijk dan op de website van de Raad van State (<text:a xlink:href="http://www.raadvanstate.nl/" xlink:type="simple"><text:span text:style-name="nadrukondlijn">www.raadvanstate.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2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lmond</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sluit Wet bodembescherming (Wbb) – Evaluatie bodemsanering Mierloseweg 14 Helmond</meta:user-defined>
    <meta:user-defined meta:name="DCTERMS.W3CDTF/DCTERMS.available">2026-08-20</meta:user-defined>
    <meta:user-defined meta:name="DCTERMS.W3CDTF/OVERHEIDop.jaargang">2026</meta:user-defined>
    <meta:user-defined meta:name="OVERHEIDop.publicationIssue">392250</meta:user-defined>
    <meta:user-defined meta:name="OVERHEIDop.GmbID/DC.identifier">gmb-2026-392250</meta:user-defined>
    <meta:user-defined meta:name="OVERHEIDop.versieInformatie"/>
  </office:meta>
</office:document-meta>
</file>