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an Hasseltweg 5, 2751GZ Moer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6 heeft de Omgevingsdienst Midden-Holland (ODMH) namens de gemeente Zuidplas een melding ontvangen ter plaatse van de Van Hasseltweg 5, 2751GZ Moerkapelle. Het gaat om het vervangen van een gasstation .</text:p>
            <text:p text:style-name="common-al">De melding heeft kenmerk 2026-00015391. Tegen deze melding kunt u geen bezwaar of beroep instellen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22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uidpl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5391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Van Hasseltweg 5, 2751GZ Moerkapell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49</meta:user-defined>
    <meta:user-defined meta:name="OVERHEIDop.GmbID/DC.identifier">gmb-2026-392249</meta:user-defined>
    <meta:user-defined meta:name="OVERHEIDop.versieInformatie"/>
  </office:meta>
</office:document-meta>
</file>