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omgevingsplan)’, Van Kinsbergenstraat 172, 2518 HC ’s-Gravenhage en Van Speijkstraat 76A, 2518 GE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Algemene informatie:</text:p>
            <text:p text:style-name="common-al">het veranderen van het pand Van Speijkstraat 76A en Van Kinsbergenstraat 172 tot 2 woningen  </text:p>
            <text:p text:style-name="tussenkopcur">Ons kenmerk: VTH2026-62144</text:p>
            <text:p text:style-name="common-al"/>
            <text:p text:style-name="tussenkopcur">Stadsdeel:  </text:p>
            <text:p text:style-name="common-al">Centrum</text:p>
            <text:p text:style-name="tussenkopcur">Locatie(s)</text:p>
            <text:p text:style-name="common-al">Van Kinsbergenstraat 172, 2518 HC ’s-Gravenhage en Van Speijkstraat 76A, 2518 GE ’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22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VTH2026-62144</meta:user-defined>
    <meta:user-defined meta:name="DCTERMS.abstract">het veranderen van het pand Van Speijkstraat 76A en Van Kinsbergenstraat 172 tot 2 woning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Omgevingsvergunning – Aanvraag gedeeltelijk vergunningvrij voor de ‘Bouwactiviteit (omgevingsplan)’, Van Kinsbergenstraat 172, 2518 HC ’s-Gravenhage en Van Speijkstraat 76A, 2518 GE 's-Gravenhage</meta:user-defined>
    <meta:user-defined meta:name="DCTERMS.W3CDTF/DCTERMS.available">2026-08-19</meta:user-defined>
    <meta:user-defined meta:name="DCTERMS.W3CDTF/OVERHEIDop.jaargang">2026</meta:user-defined>
    <meta:user-defined meta:name="OVERHEIDop.externeBijlage">VTH2026-62144 - Van Kinsbergenstraat 172 e.a|exb-2026-29291</meta:user-defined>
    <meta:user-defined meta:name="OVERHEIDop.publicationIssue">392246</meta:user-defined>
    <meta:user-defined meta:name="OVERHEIDop.GmbID/DC.identifier">gmb-2026-392246</meta:user-defined>
    <meta:user-defined meta:name="OVERHEIDop.versieInformatie"/>
  </office:meta>
</office:document-meta>
</file>