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Nieuwe Kerkstraat, Cornelis Houtmanstraat en Jacob van Heemskerkstraat e.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wijzigen van de kopgevels van 5 woonblokken</text:p>
            <text:p text:style-name="common-al">Met de adressering			: Nieuwe Kerkstraat, Cornelis Houtmanstraat en Jacob van Heemskerkstraat e.o.</text:p>
            <text:p text:style-name="common-al">Kenmerk							: 1046412 / 2025121701110</text:p>
            <text:p text:style-name="common-al">Type aanvraag				: Omgevingsvergunning regulier [Omgevingswet]</text:p>
            <text:p text:style-name="common-al">Datum ontvangst				: 17-12-2025</text:p>
            <text:p text:style-name="common-al">Datum beschikking			: 17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22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6412</meta:user-defined>
    <dc:language>nl</dc:language>
    <meta:user-defined meta:name="OVERHEIDop.locatietype/OVERHEIDop.gebiedsmarkering">Vlak</meta:user-defined>
    <meta:user-defined meta:name="DC.title">Vergunning verleend: Nieuwe Kerkstraat, Cornelis Houtmanstraat en Jacob van Heemskerkstraat e.o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43</meta:user-defined>
    <meta:user-defined meta:name="OVERHEIDop.GmbID/DC.identifier">gmb-2026-392243</meta:user-defined>
    <meta:user-defined meta:name="OVERHEIDop.versieInformatie"/>
  </office:meta>
</office:document-meta>
</file>