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Wollefoppenweg thv 85, Zev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ni 2026 heeft de Omgevingsdienst Midden-Holland (ODMH) namens de gemeente Zuidplas een melding ontvangen ter plaatse van de Wollefoppenweg thv 85, Zevenhuizen. Het gaat om het plaatsen van een DS25 gasstation en verwijderen HAS-kast (G4).</text:p>
            <text:p text:style-name="common-al">De melding heeft kenmerk 2026-00015422.  Tegen deze melding kunt u geen bezwaar of beroep instellen.</text:p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9224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uidpl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5422</meta:user-defined>
    <meta:user-defined meta:name="DCTERMS.abstract">Melding milieubelastende activiteit</meta:user-defined>
    <dc:language>nl</dc:language>
    <meta:user-defined meta:name="OVERHEIDop.locatietype/OVERHEIDop.gebiedsmarkering">Vlak</meta:user-defined>
    <meta:user-defined meta:name="DC.title">Melding milieubelastende activiteit Wollefoppenweg thv 85, Zevenhuiz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41</meta:user-defined>
    <meta:user-defined meta:name="OVERHEIDop.GmbID/DC.identifier">gmb-2026-392241</meta:user-defined>
    <meta:user-defined meta:name="OVERHEIDop.versieInformatie"/>
  </office:meta>
</office:document-meta>
</file>