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Schenkeldijk 48 in Zui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4-00001802 is genomen op 20 januari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27654.html" xlink:type="simple">https://zoek.officielebekendmakingen.nl/gmb-2025-27654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23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3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3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4-00001802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Schenkeldijk 48 in Zuid-Beijerland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89</meta:user-defined>
    <meta:user-defined meta:name="OVERHEIDop.publicationIssue">392239</meta:user-defined>
    <meta:user-defined meta:name="OVERHEIDop.GmbID/DC.identifier">gmb-2026-392239</meta:user-defined>
    <meta:user-defined meta:name="OVERHEIDop.versieInformatie"/>
  </office:meta>
</office:document-meta>
</file>