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Hallinxweg 40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4-00002529 is genomen op 24 maart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131431.html" xlink:type="simple">https://zoek.officielebekendmakingen.nl/gmb-2025-131431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2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2529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Hallinxweg 40 in Numansdorp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87</meta:user-defined>
    <meta:user-defined meta:name="OVERHEIDop.publicationIssue">392231</meta:user-defined>
    <meta:user-defined meta:name="OVERHEIDop.GmbID/DC.identifier">gmb-2026-392231</meta:user-defined>
    <meta:user-defined meta:name="OVERHEIDop.versieInformatie"/>
  </office:meta>
</office:document-meta>
</file>