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(afdeling VVB/Team Handhaving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kendmaking (afdeling VVB/Team Handhaving)</text:span> </text:p>
            <text:p text:style-name="al">Het College van Burgemeester en wethouders maakt bekend dat vanaf 14 augustus 2026 twee aanhangwagens, zonder kenteken op grond van artikel 5.1.5 APV zal worden verwijderd in de <text:span text:style-name="nadrukvet">Dasselaarsstraat</text:span>, ter hoogte van de parkeervakken, te Hilversum. Beide voertuigen zijn voorzien van een sticker ter verwijdering. </text:p>
            <text:p text:style-name="al">Het College van Burgemeester en wethouders maakt bekend dat vanaf 28 augustus 2026, een Peugeot brom/snorfiets zwart van kleur, zonder kenteken op grond van artikel 5.1.4 APV zal worden verwijderd aan de <text:span text:style-name="nadrukvet">Buisweg</text:span>, ter hoogte van perceel 128, te Hilversum. Het voertuig is voorzien van een sticker.</text:p>
            <text:p text:style-name="al">Verwijdering geschiedt namens het College van Burgemeester en wethouders op kosten van de overtreder/rechthebbende. </text:p>
            <text:p text:style-name="al">Voor nadere informatie kunt u contact opnemen met de gemeente Hilversum (tel.nr. 14035)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922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Bekendmaking (afdeling VVB/Team Handhaving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230</meta:user-defined>
    <meta:user-defined meta:name="OVERHEIDop.GmbID/DC.identifier">gmb-2026-392230</meta:user-defined>
    <meta:user-defined meta:name="OVERHEIDop.versieInformatie"/>
  </office:meta>
</office:document-meta>
</file>