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ontheffing verleend, Ebbingeweg 2 2116EJ Bentveld, 0473-2026-0001449, een filmopname voor een reclamefilm voor Eneco, op 18-08-2026 van 09:00 tot 19:00 uur, verzonden 17-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Zandvoort,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22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473-2026-0001449</meta:user-defined>
    <meta:user-defined meta:name="DCTERMS.abstract">een filmopname voor een reclamefilm voor Eneco</meta:user-defined>
    <dc:language>nl</dc:language>
    <meta:user-defined meta:name="OVERHEIDop.locatietype/OVERHEIDop.gebiedsmarkering">Punt</meta:user-defined>
    <meta:user-defined meta:name="DC.title">Gemeente Zandvoort, ontheffing verleend, Ebbingeweg 2 2116EJ Bentveld, 0473-2026-0001449, een filmopname voor een reclamefilm voor Eneco, op 18-08-2026 van 09:00 tot 19:00 uur, verzonden 17-08-2026</meta:user-defined>
    <meta:user-defined meta:name="DCTERMS.W3CDTF/DCTERMS.available">2026-08-19</meta:user-defined>
    <meta:user-defined meta:name="DCTERMS.W3CDTF/OVERHEIDop.jaargang">2026</meta:user-defined>
    <meta:user-defined meta:name="OVERHEIDop.publicationIssue">392229</meta:user-defined>
    <meta:user-defined meta:name="OVERHEIDop.GmbID/DC.identifier">gmb-2026-392229</meta:user-defined>
    <meta:user-defined meta:name="OVERHEIDop.versieInformatie"/>
  </office:meta>
</office:document-meta>
</file>