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Amber Garden B.V., Van Heuven Goedhartlaan 21, 1181 LE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11 augustus 2026 een aanvraag voor een alcoholwetvergunning ontvangen. De vergunning is aangevraagd voor Amber Garden B.V. op locatie Van Heuven Goedhartlaan 21, 1181 LE Amstelveen.</text:p>
            <text:p text:style-name="common-al">De aanvraag is geregistreerd onder zaaknummer Z2026-00007908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 Z2026-00007908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222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7908</meta:user-defined>
    <meta:user-defined meta:name="DCTERMS.abstract">Betreft: aanvraag op locatie Van Heuven Goedhartlaan 21, 1181 LE Amstelveen</meta:user-defined>
    <dc:language>nl</dc:language>
    <meta:user-defined meta:name="OVERHEIDop.locatietype/OVERHEIDop.gebiedsmarkering">Punt</meta:user-defined>
    <meta:user-defined meta:name="DC.title">Aanvraag vergunning voor Amber Garden B.V., Van Heuven Goedhartlaan 21, 1181 LE Amstelve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26</meta:user-defined>
    <meta:user-defined meta:name="OVERHEIDop.GmbID/DC.identifier">gmb-2026-392226</meta:user-defined>
    <meta:user-defined meta:name="OVERHEIDop.versieInformatie"/>
  </office:meta>
</office:document-meta>
</file>