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omgevingswet achter Mernaweg 24A, 9964AS Wehe-den Hoo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op 5 augustus 2026 een melding in kader van een milieubelastende activiteit ontvangen voor  het afvoeren van grond op de locatie achter Mernaweg 24A, 9964AS Wehe-den Hoorn. De melding is geaccepteerd.</text:p>
            <text:p text:style-name="last-al">Deze melding dient slechts ter kennisgeving. Het is niet mogelijk om hiertegen bezwaar te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t Hogeland</text:p>
            </table:table-cell>
            <table:table-cell office:value-type="string" table:style-name="header.C">
              <text:p text:style-name="headerright"><text:span text:style-name="nr">Nr. 392224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22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22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Het Hogelan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t Hogeland</meta:user-defined>
    <meta:user-defined meta:name="OVERHEID.Gemeente/OVERHEID.authority">Het Hoge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Rx.Mission zaak Z2026-00002993</meta:user-defined>
    <meta:user-defined meta:name="DCTERMS.abstract"> het afvoeren van grond, achter Mernaweg 24A, 9964AS Wehe-den Hoorn (5 augustus 2026)</meta:user-defined>
    <dc:language>nl</dc:language>
    <meta:user-defined meta:name="OVERHEIDop.locatietype/OVERHEIDop.gebiedsmarkering">Vlak</meta:user-defined>
    <meta:user-defined meta:name="DC.title">Melding omgevingswet achter Mernaweg 24A, 9964AS Wehe-den Hoor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224</meta:user-defined>
    <meta:user-defined meta:name="OVERHEIDop.GmbID/DC.identifier">gmb-2026-392224</meta:user-defined>
    <meta:user-defined meta:name="OVERHEIDop.versieInformatie"/>
  </office:meta>
</office:document-meta>
</file>