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Apollolaan 76 1077BD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realiseren van een dakkapel op het zijdakvlak met behoud van bestemming daarvan tot wonen</text:p>
            <text:p text:style-name="common-al">Besluit: verleend</text:p>
            <text:p text:style-name="common-al">Besluit verzonden op: 17-08-2026</text:p>
            <text:p text:style-name="common-al">Zaakadres: Apollolaan 76 1077BD Amsterdam</text:p>
            <text:p text:style-name="common-al">Zaaknummer: Z2026-010776</text:p>
            <text:p text:style-name="common-al">DSO-nummer: 2026031000393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administratie.sdz@amsterdam.nl?Subject=Dossiernummer Z2026-010776" xlink:type="simple">vth.administratie.sdz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7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2223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22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22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0776</meta:user-defined>
    <meta:user-defined meta:name="DCTERMS.abstract">realiseren van een dakkapel op het zijdakvlak met behoud van bestemming daarvan tot wonen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Apollolaan 76 1077BD Amsterdam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223</meta:user-defined>
    <meta:user-defined meta:name="OVERHEIDop.GmbID/DC.identifier">gmb-2026-392223</meta:user-defined>
    <meta:user-defined meta:name="OVERHEIDop.versieInformatie"/>
  </office:meta>
</office:document-meta>
</file>