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Burg de Zeeuwstraat 127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0465 is genomen op 14 april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169524.html" xlink:type="simple">https://zoek.officielebekendmakingen.nl/gmb-2025-169524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21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1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0465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Burg de Zeeuwstraat 127 in Numansdorp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86</meta:user-defined>
    <meta:user-defined meta:name="OVERHEIDop.publicationIssue">392218</meta:user-defined>
    <meta:user-defined meta:name="OVERHEIDop.GmbID/DC.identifier">gmb-2026-392218</meta:user-defined>
    <meta:user-defined meta:name="OVERHEIDop.versieInformatie"/>
  </office:meta>
</office:document-meta>
</file>