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: De Opening Ontheffing artikel 35 Alcohol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lcoholwet is ingediend.</text:p>
            <text:p text:style-name="common-al">Zaaknummer: EHV-ZP2026-007859</text:p>
            <text:p text:style-name="common-al">Omschrijving: De Opening Ontheffing schenken zwak- alcoholhoudende dranken </text:p>
            <text:p text:style-name="common-al">Datum evenement: 28 en 29 augustus 2026 </text:p>
            <text:p text:style-name="common-al">Locatie: Stadhuisplein 1 5611EM Eindhoven</text:p>
            <text:p text:style-name="common-al">Datum ontvangst: 14-08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2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859</meta:user-defined>
    <meta:user-defined meta:name="DCTERMS.abstract">De Opening Onth. 2026</meta:user-defined>
    <dc:language>nl</dc:language>
    <meta:user-defined meta:name="OVERHEIDop.locatietype/OVERHEIDop.gebiedsmarkering">Punt</meta:user-defined>
    <meta:user-defined meta:name="DC.title">Ingekomen aanvraag: De Opening Ontheffing artikel 35 Alcoholwe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16</meta:user-defined>
    <meta:user-defined meta:name="OVERHEIDop.GmbID/DC.identifier">gmb-2026-392216</meta:user-defined>
    <meta:user-defined meta:name="OVERHEIDop.versieInformatie"/>
  </office:meta>
</office:document-meta>
</file>