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Croonenburgh 30A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0627 is genomen op 19 maart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147672.html" xlink:type="simple">https://zoek.officielebekendmakingen.nl/gmb-2025-147672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21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5-00000627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Croonenburgh 30A in Oud-Beijerland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85</meta:user-defined>
    <meta:user-defined meta:name="OVERHEIDop.publicationIssue">392213</meta:user-defined>
    <meta:user-defined meta:name="OVERHEIDop.GmbID/DC.identifier">gmb-2026-392213</meta:user-defined>
    <meta:user-defined meta:name="OVERHEIDop.versieInformatie"/>
  </office:meta>
</office:document-meta>
</file>