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De Wacht 21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0877 is genomen op 16 juni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266320.html" xlink:type="simple">https://zoek.officielebekendmakingen.nl/gmb-2025-266320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20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0877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De Wacht 21 in 's-Gravendeel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84</meta:user-defined>
    <meta:user-defined meta:name="OVERHEIDop.publicationIssue">392207</meta:user-defined>
    <meta:user-defined meta:name="OVERHEIDop.GmbID/DC.identifier">gmb-2026-392207</meta:user-defined>
    <meta:user-defined meta:name="OVERHEIDop.versieInformatie"/>
  </office:meta>
</office:document-meta>
</file>