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ijdelijke verkeersmaatregelen bij evenementen voor Puur Wijks op 26 september 2026 in de binnenstad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ijdelijke verkeersmaatregelen bij evenementen</text:span>
          </text:p>
            <text:p text:style-name="common-al">Zaaknummer : 1249399</text:p>
            <text:p text:style-name="common-al">Omschrijving evenement  : Puur Wijks</text:p>
            <text:p text:style-name="common-al">Datum evenement : 26-09-2026</text:p>
            <text:p text:style-name="common-al">Locatie afsluiting : Binnenstad Wijk bij Duurstede</text:p>
            <text:p text:style-name="common-al">Overige verkeersmaatregelen : I.v.m. de organisatie van Puur Wijks wordt op zaterdag  26 september 09:00 tot en met 19:00 de Markt, Veldpoortstraat, Peperstraat, Volderstraat, Rijnstraat, Kerkstraatje en Klooster Leuterstraat afgesloten voor alle verkeer uitgezonderd voetgangers. </text:p>
            <text:p text:style-name="common-al">Als de tijdelijke verkeersmaatregel is verleend, dan kunt u de beschikking en de bijbehorende stukken vanaf de datum van verzending inzien. </text:p>
            <text:p text:style-name="common-al">Hiervoor kunt u contact opnemen via 0343-595 595 en vragen naar team verkeer van afdeling Fysieke leefomgeving. U kunt uw vragen/reactie ook via <text:a xlink:href="https://mijn.wijkbijduurstede.nl/aanvragen/184/onbekend/informatievraag-" xlink:type="simple"><text:span text:style-name="nadrukondlijn">ons contactformulier</text:span></text:a> aan ons doorgeven. Zet in het contactformulier ook het zaaknummer.</text:p>
            <text:p text:style-name="common-al">
            <text:span text:style-name="nadrukvet">Bent u het niet eens met dit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</text:a>. </text:p>
            <text:p text:style-name="last-al">Kenmerk gemeente WbD: 2026-580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2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meta:user-defined meta:name="OVERHEIDop.referentienummer">1249399</meta:user-defined>
    <dc:language>nl</dc:language>
    <meta:user-defined meta:name="OVERHEIDop.locatietype/OVERHEIDop.gebiedsmarkering">Buurt</meta:user-defined>
    <meta:user-defined meta:name="DC.title">Tijdelijke verkeersmaatregelen bij evenementen voor Puur Wijks op 26 september 2026 in de binnenstad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205</meta:user-defined>
    <meta:user-defined meta:name="OVERHEIDop.GmbID/DC.identifier">gmb-2026-392205</meta:user-defined>
    <meta:user-defined meta:name="OVERHEIDop.versieInformatie"/>
  </office:meta>
</office:document-meta>
</file>