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Waleweg naast 6B in St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1103 is genomen op 20 juni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441982.html" xlink:type="simple">https://zoek.officielebekendmakingen.nl/gmb-2025-441982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20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5-00001103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Waleweg naast 6B in Strijen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81</meta:user-defined>
    <meta:user-defined meta:name="OVERHEIDop.publicationIssue">392201</meta:user-defined>
    <meta:user-defined meta:name="OVERHEIDop.GmbID/DC.identifier">gmb-2026-392201</meta:user-defined>
    <meta:user-defined meta:name="OVERHEIDop.versieInformatie"/>
  </office:meta>
</office:document-meta>
</file>