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aanleggen kabelgoot in openbaar gebied - Papaverlaan 13 2343VM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Papaverlaan 13 2343VM Oegstgeest - aanleggen kabelgoot in openbaar gebied (17-08-2026/ Z/26/243993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9220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43993</meta:user-defined>
    <meta:user-defined meta:name="DCTERMS.abstract">aanleggen kabelgoot in openbaar gebied</meta:user-defined>
    <dc:language>nl</dc:language>
    <meta:user-defined meta:name="OVERHEIDop.locatietype/OVERHEIDop.gebiedsmarkering">Punt</meta:user-defined>
    <meta:user-defined meta:name="DC.title">Aanvraag omgevingsvergunning voor aanleggen kabelgoot in openbaar gebied - Papaverlaan 13 2343VM Oegstgees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00</meta:user-defined>
    <meta:user-defined meta:name="OVERHEIDop.GmbID/DC.identifier">gmb-2026-392200</meta:user-defined>
    <meta:user-defined meta:name="OVERHEIDop.versieInformatie"/>
  </office:meta>
</office:document-meta>
</file>