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Izaäk Enschedéweg 13 2031CR Haarlem, Nijverheidsweg 36 2031CP Haarlem, 0392-2026-0103238, aanvraag omgevingsvergunning en bouwtechnische vergunning – energieopslaginstallatie Record Industry, verzonden 17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21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3238</meta:user-defined>
    <meta:user-defined meta:name="DCTERMS.abstract">aanvraag omgevingsvergunning en bouwtechnische vergunning – energieopslaginstallatie Record Industry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Izaäk Enschedéweg 13 2031CR Haarlem, Nijverheidsweg 36 2031CP Haarlem, 0392-2026-0103238, aanvraag omgevingsvergunning en bouwtechnische vergunning – energieopslaginstallatie Record Industry, verzonden 17-08-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98</meta:user-defined>
    <meta:user-defined meta:name="OVERHEIDop.GmbID/DC.identifier">gmb-2026-392198</meta:user-defined>
    <meta:user-defined meta:name="OVERHEIDop.versieInformatie"/>
  </office:meta>
</office:document-meta>
</file>