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opbouw op de locatie Dahliastraat 7 te Culemborg zaaknummer ODR2607492</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realiseren van een dakopbouw aan de Dahliastraat 7 te Culemborg.</text:p>
            <text:p text:style-name="common-al">Bij deze vergunning is afgeweken van het omgevingspla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8 september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921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R2607492</meta:user-defined>
    <dc:language>nl</dc:language>
    <meta:user-defined meta:name="DC.title">Toestemming voor het realiseren van een dakopbouw op de locatie Dahliastraat 7 te Culemborg zaaknummer ODR2607492</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279</meta:user-defined>
    <meta:user-defined meta:name="OVERHEIDop.publicationIssue">392197</meta:user-defined>
    <meta:user-defined meta:name="OVERHEIDop.GmbID/DC.identifier">gmb-2026-392197</meta:user-defined>
    <meta:user-defined meta:name="OVERHEIDop.versieInformatie"/>
  </office:meta>
</office:document-meta>
</file>