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Grote Houtstraat 182 te Haarlem, DSO nummer 2026071501157, zaaknummer ODIJ-Z-26-185548</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Haarlem. De melding is gedaan voor de activiteit koelinstallatie met kooldioxide, koolwaterstoffen of ammoniak op de locatie Grote Houtstraat 182 te Haarlem. De AH winkel wordt verbouwd in week 50 en gaat week 51 weer open.

Het huidige koelsysteem van de AH winkel wordt vervangen voor een koelsysteem met CO2

Aantal Co2: circa 350 kg.</text:p>
            <text:p text:style-name="common-al"/>
            <text:p text:style-name="common-al">
            <text:span text:style-name="nadrukvet">Waarom publiceert Omgevingsdienst IJmond dit bericht?</text:span>
          </text:p>
            <text:p text:style-name="common-al"> Dit bericht heeft uitsluitend een informatief karakter. Voor de activiteit koelinstallatie met kooldioxide, koolwaterstoffen of ammoniak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common-al">Hiervoor kunt u contact opnemen met Omgevingsdienst IJmond. Dit kan via telefoonnummer  0251 263 863. Bezoek voor de openingstijden van Omgevingsdienst IJmond de website '<text:a xlink:href="https://www.odijmond.nl/over-ons/contact/" xlink:type="simple">www.odijmond.nl</text:a>'
.;Omgevingsdienst IJmond heeft een melding ontvangen. Omgevingsdienst IJmond behandelt deze melding in mandaat van het college van gemeente Haarlem. De melding is gedaan voor de activiteit koelinstallatie met kooldioxide, koolwaterstoffen of ammoniak op de locatie Grote Houtstraat 182 te Haarlem.</text:p>
            <text:p text:style-name="common-al"/>
            <text:p text:style-name="common-al">
            <text:span text:style-name="nadrukvet">Waarom publiceert Omgevingsdienst IJmond dit bericht?</text:span>
          </text:p>
            <text:p text:style-name="common-al"> Dit bericht heeft uitsluitend een informatief karakter. Voor de activiteit koelinstallatie met kooldioxide, koolwaterstoffen of ammoniak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219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9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9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Grote Houtstraat 182 te Haarlem, DSO nummer 2026071501157, zaaknummer ODIJ-Z-26-185548</meta:user-defined>
    <meta:user-defined meta:name="DCTERMS.W3CDTF/DCTERMS.available">2026-08-19</meta:user-defined>
    <meta:user-defined meta:name="DCTERMS.W3CDTF/OVERHEIDop.jaargang">2026</meta:user-defined>
    <meta:user-defined meta:name="OVERHEIDop.publicationIssue">392196</meta:user-defined>
    <meta:user-defined meta:name="OVERHEIDop.GmbID/DC.identifier">gmb-2026-392196</meta:user-defined>
    <meta:user-defined meta:name="OVERHEIDop.versieInformatie"/>
  </office:meta>
</office:document-meta>
</file>