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een straatbarbecue of straatfeest op 29 augustus 2026 aan Wilhelminastraat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 voor een Straatbarbecue of straatfeest</text:span>
          </text:p>
            <text:p text:style-name="common-al">Burgemeester van Wijk bij Duurstede maakt bekend dat zij de volgende melding voor straatbarbecue of straatfeest heeft geaccepteerd:</text:p>
            <text:p text:style-name="common-al">Zaaknummer : 1247827</text:p>
            <text:p text:style-name="common-al">Omschrijving evenement  : Straatbarbecue of straatfeest</text:p>
            <text:p text:style-name="common-al">Datum evenement : 29-08-2026</text:p>
            <text:p text:style-name="common-al">Locatie : Wilhelminastraat, 3961 AG Wijk bij Duurstede</text:p>
            <text:p text:style-name="common-al">Datum verzonden : 06-08-2026</text:p>
            <text:p text:style-name="common-al">Belanghebbenden kunnen tegen deze beslissing(en) GEEN bezwaarschrift indienen bij de burgemeester van Wijk bij Buurstede.</text:p>
            <text:p text:style-name="common-al">U kunt over deze melding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" xlink:type="simple"><text:span text:style-name="nadrukondlijn">afspraak maken</text:span></text:a> onder vermelding van het zaaknummer.</text:p>
            <text:p text:style-name="last-al">Kenmerk gemeente WbD: 2026-579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9219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ijk bij Duurstede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1247827</meta:user-defined>
    <dc:language>nl</dc:language>
    <meta:user-defined meta:name="OVERHEIDop.locatietype/OVERHEIDop.gebiedsmarkering">Weg</meta:user-defined>
    <meta:user-defined meta:name="DC.title">Melding voor een straatbarbecue of straatfeest op 29 augustus 2026 aan Wilhelminastraat te Wijk bij Duurste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194</meta:user-defined>
    <meta:user-defined meta:name="OVERHEIDop.GmbID/DC.identifier">gmb-2026-392194</meta:user-defined>
    <meta:user-defined meta:name="OVERHEIDop.versieInformatie"/>
  </office:meta>
</office:document-meta>
</file>