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Westdijk 50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714 is genomen op 4 nov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85432.html" xlink:type="simple">https://zoek.officielebekendmakingen.nl/gmb-2025-48543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1714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Westdijk 50 in Heinenoor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78</meta:user-defined>
    <meta:user-defined meta:name="OVERHEIDop.publicationIssue">392184</meta:user-defined>
    <meta:user-defined meta:name="OVERHEIDop.GmbID/DC.identifier">gmb-2026-392184</meta:user-defined>
    <meta:user-defined meta:name="OVERHEIDop.versieInformatie"/>
  </office:meta>
</office:document-meta>
</file>