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restaureren van de gevels, Choorstraat 28, 3511KN Utrecht, GU-Z2026-00643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398</text:p>
            <text:p text:style-name="common-al">Toelichting: het restaureren van de gevels</text:p>
            <text:p text:style-name="common-al">Datum ontvangst aanvraag: 1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17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7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7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398</meta:user-defined>
    <meta:user-defined meta:name="DCTERMS.abstract">Toelichting: het restaureren van de gevels</meta:user-defined>
    <dc:language>nl</dc:language>
    <meta:user-defined meta:name="OVERHEIDop.locatietype/OVERHEIDop.gebiedsmarkering">Vlak</meta:user-defined>
    <meta:user-defined meta:name="DC.title">Aanvraag omgevingsvergunning, het restaureren van de gevels, Choorstraat 28, 3511KN Utrecht, GU-Z2026-0064398</meta:user-defined>
    <meta:user-defined meta:name="OVERHEIDop.datumEindeReactietermijn">2026-10-09</meta:user-defined>
    <meta:user-defined meta:name="OVERHEIDop.terinzageleggingBG">https://jeleefomgeving.nl/inzien/002220647/4b79d283-1bd5-46a8-afb6-21194e6a67bc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78</meta:user-defined>
    <meta:user-defined meta:name="OVERHEIDop.GmbID/DC.identifier">gmb-2026-392178</meta:user-defined>
    <meta:user-defined meta:name="OVERHEIDop.versieInformatie"/>
  </office:meta>
</office:document-meta>
</file>