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305, Ravelstraat 26, 3161WE Rhoon</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mgevingsvergunning ontvangen voor gebruiksmogelijkheden van het pand aan de Ravelstraat 26,, locatie Ravelstraat 26, 3161WE Rhoon uiy te breiden. De aanvraag is geregistreerd onder zaaknummer Z2026-00000305.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921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05</meta:user-defined>
    <meta:user-defined meta:name="DCTERMS.abstract">Betreft: Ravelstraat 26 [Z2026-00000305], Ravelstraat 26, 3161WE Rhoon</meta:user-defined>
    <dc:language>nl</dc:language>
    <meta:user-defined meta:name="OVERHEIDop.locatietype/OVERHEIDop.gebiedsmarkering">Vlak</meta:user-defined>
    <meta:user-defined meta:name="DC.title">Kennisgeving aanvraag omgevingsvergunning Z2026-00000305, Ravelstraat 26, 3161WE Rhoon</meta:user-defined>
    <meta:user-defined meta:name="DCTERMS.W3CDTF/DCTERMS.available">2026-08-19</meta:user-defined>
    <meta:user-defined meta:name="DCTERMS.W3CDTF/OVERHEIDop.jaargang">2026</meta:user-defined>
    <meta:user-defined meta:name="OVERHEIDop.publicationIssue">392177</meta:user-defined>
    <meta:user-defined meta:name="OVERHEIDop.GmbID/DC.identifier">gmb-2026-392177</meta:user-defined>
    <meta:user-defined meta:name="OVERHEIDop.versieInformatie"/>
  </office:meta>
</office:document-meta>
</file>