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gelijkwaardige maatregel op de locatie Frederikspark 14 te Haarlem, DSO nummer 2026080500831, zaaknummer ODIJ-Z-26-18656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gelijkwaardige maatregel in mandaat van het college van gemeente Haarlem. De melding is gedaan voor de activiteit melden van een gelijkwaardige maatregel bij een milieubelastende activiteit op de locatie Frederikspark 14 te Haarlem.</text:p>
            <text:p text:style-name="common-al"/>
            <text:p text:style-name="common-al">
            <text:span text:style-name="nadrukvet">Waarom publiceert Omgevingsdienst IJmond dit bericht?</text:span>
          </text:p>
            <text:p text:style-name="common-al">Dit bericht heeft uitsluitend een informatief karakter. Voor de activiteit melden van een gelijkwaardige maatregel bij een milieubelastende activ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melding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217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7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7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gelijkwaardige maatregel op de locatie Frederikspark 14 te Haarlem, DSO nummer 2026080500831, zaaknummer ODIJ-Z-26-186561</meta:user-defined>
    <meta:user-defined meta:name="DCTERMS.W3CDTF/DCTERMS.available">2026-08-19</meta:user-defined>
    <meta:user-defined meta:name="DCTERMS.W3CDTF/OVERHEIDop.jaargang">2026</meta:user-defined>
    <meta:user-defined meta:name="OVERHEIDop.publicationIssue">392176</meta:user-defined>
    <meta:user-defined meta:name="OVERHEIDop.GmbID/DC.identifier">gmb-2026-392176</meta:user-defined>
    <meta:user-defined meta:name="OVERHEIDop.versieInformatie"/>
  </office:meta>
</office:document-meta>
</file>