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aanleggen uitweg t.b.v. middenspanningsstation, Zwartewaterallee 99T-1, 99T-2 en 99T-3 Zwolle (tussen Zwartewaterallee en Brinkhoekweg) [Zaaknummer 0193ESUITE116368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4-08-2026</text:p>
            <text:p text:style-name="common-al">
            <text:span text:style-name="nadrukvet">Locatie:</text:span> Zwartewaterallee 99T-1, 99T-2 en 99T-3 Zwolle (tussen Zwartewaterallee en Brinkhoekweg)</text:p>
            <text:p text:style-name="common-al">
            <text:span text:style-name="nadrukvet">Zaakomschrijving:</text:span> het aanleggen van een uitweg ten behoeve van het middenspanningsstation</text:p>
            <text:p text:style-name="common-al">
            <text:span text:style-name="nadrukvet">Zaaknummer:</text:span> 0193ESUITE1163682026</text:p>
            <text:p text:style-name="common-al">
            <text:span text:style-name="nadrukvet">Activiteit(en):</text:span>
          </text:p>
            <text:list text:style-name="id1-3-2-1-1-6">
              <text:list-item text:style-override="id1-3-2-1-1-6-1">
                <text:number>-</text:number>
                <text:p text:style-name="al"/>
                <text:p text:style-name="al">Uitweg maken, hebben of veranderen of het gebruik daarvan veranderen</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1163682026</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116368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9216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6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6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0193ESUITE1163682026</meta:user-defined>
    <meta:user-defined meta:name="DCTERMS.abstract">het aanleggen van een uitweg ten behoeve van het middenspanningsstation</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leende omgevingsvergunning, aanleggen uitweg t.b.v. middenspanningsstation, Zwartewaterallee 99T-1, 99T-2 en 99T-3 Zwolle (tussen Zwartewaterallee en Brinkhoekweg) [Zaaknummer 0193ESUITE1163682026]</meta:user-defined>
    <meta:user-defined meta:name="DCTERMS.W3CDTF/DCTERMS.available">2026-08-19</meta:user-defined>
    <meta:user-defined meta:name="DCTERMS.W3CDTF/OVERHEIDop.jaargang">2026</meta:user-defined>
    <meta:user-defined meta:name="OVERHEIDop.publicationIssue">392165</meta:user-defined>
    <meta:user-defined meta:name="OVERHEIDop.GmbID/DC.identifier">gmb-2026-392165</meta:user-defined>
    <meta:user-defined meta:name="OVERHEIDop.versieInformatie"/>
  </office:meta>
</office:document-meta>
</file>