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Noord Voorstraat 27A-C en 29 A-I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948 is genomen op 20 april 2026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6-194610.html" xlink:type="simple">https://zoek.officielebekendmakingen.nl/gmb-2026-194610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5-00001948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Noord Voorstraat 27A-C en 29 A-I in 's-Gravendee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76</meta:user-defined>
    <meta:user-defined meta:name="OVERHEIDop.publicationIssue">392164</meta:user-defined>
    <meta:user-defined meta:name="OVERHEIDop.GmbID/DC.identifier">gmb-2026-392164</meta:user-defined>
    <meta:user-defined meta:name="OVERHEIDop.versieInformatie"/>
  </office:meta>
</office:document-meta>
</file>