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straatfeest op 21 augustus 2026 aan Londiniumdreef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melding voor een Straatbarbecue of straatfeest</text:span>
          </text:p>
            <text:p text:style-name="common-al">Burgemeester van Wijk bij Duurstede maakt bekend dat zij de volgende melding voor straatbarbecue of straatfeest heeft ontvangen:</text:p>
            <text:p text:style-name="common-al">Zaaknummer : 1255138</text:p>
            <text:p text:style-name="common-al">Omschrijving evenement  : Straatfeest</text:p>
            <text:p text:style-name="common-al">Datum evenement : 21-08-2026</text:p>
            <text:p text:style-name="common-al">Locatie : Londiniumdreef, Wijk bij Duurstede</text:p>
            <text:p text:style-name="common-al">Datum ontvangst : 09-08-2026</text:p>
            <text:p text:style-name="common-al">Tegen ingediende melding kunt u geen bezwaar maken. Een melding staat niet open voor bezwaar en beroep. 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</text:p>
            <text:p text:style-name="last-al">Kenmerk gemeente WbD: 2026-57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1255138</meta:user-defined>
    <dc:language>nl</dc:language>
    <meta:user-defined meta:name="OVERHEIDop.locatietype/OVERHEIDop.gebiedsmarkering">Weg</meta:user-defined>
    <meta:user-defined meta:name="DC.title">Melding voor een straatfeest op 21 augustus 2026 aan Londiniumdreef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60</meta:user-defined>
    <meta:user-defined meta:name="OVERHEIDop.GmbID/DC.identifier">gmb-2026-392160</meta:user-defined>
    <meta:user-defined meta:name="OVERHEIDop.versieInformatie"/>
  </office:meta>
</office:document-meta>
</file>