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tuinhuis, Gulden Hoeve 40, 3451TG Vleuten, GU-Z2026-00644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475</text:p>
            <text:p text:style-name="common-al">Toelichting: het plaatsen van een tuinhuis</text:p>
            <text:p text:style-name="common-al">Datum ontvangst aanvraag: 1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4475</meta:user-defined>
    <meta:user-defined meta:name="DCTERMS.abstract">Toelichting: het plaatsen van een tui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plaatsen van een tuinhuis, Gulden Hoeve 40, 3451TG Vleuten, GU-Z2026-0064475</meta:user-defined>
    <meta:user-defined meta:name="OVERHEIDop.datumEindeReactietermijn">2026-10-12</meta:user-defined>
    <meta:user-defined meta:name="OVERHEIDop.terinzageleggingBG">https://jeleefomgeving.nl/inzien/002220647/5db732cb-e31e-48cf-aec5-6c7a2ab065cb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56</meta:user-defined>
    <meta:user-defined meta:name="OVERHEIDop.GmbID/DC.identifier">gmb-2026-392156</meta:user-defined>
    <meta:user-defined meta:name="OVERHEIDop.versieInformatie"/>
  </office:meta>
</office:document-meta>
</file>