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Westdijk 4 in Mijnsheeren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2295 is genomen op 23 oktober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469494.html" xlink:type="simple">https://zoek.officielebekendmakingen.nl/gmb-2025-469494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15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2295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Westdijk 4 in Mijnsheerenlan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75</meta:user-defined>
    <meta:user-defined meta:name="OVERHEIDop.publicationIssue">392154</meta:user-defined>
    <meta:user-defined meta:name="OVERHEIDop.GmbID/DC.identifier">gmb-2026-392154</meta:user-defined>
    <meta:user-defined meta:name="OVERHEIDop.versieInformatie"/>
  </office:meta>
</office:document-meta>
</file>