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ajaarskermis P6 de Voorwaarts Apeldoorn d.d. 21 t/m 25 okto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0 juni 2026</text:p>
            <text:p text:style-name="common-al">Omschrijving: Najaarskermis</text:p>
            <text:p text:style-name="common-al">Locatie: De Voorwaarts 55, 7321 MA Apeldoorn</text:p>
            <text:p text:style-name="common-al">Zaaknummer: 02006263839</text:p>
            <text:p text:style-name="common-al">Datum evenement: 21 t/m 25 oktober 2026</text:p>
            <text:p text:style-name="last-al">Tijdstip evenement: 21 t/m 24 oktober van 14:00 uur tot 22:00 uur 25 oktober van 14:00 uur tot 19: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21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263839</meta:user-defined>
    <dc:language>nl</dc:language>
    <meta:user-defined meta:name="OVERHEIDop.locatietype/OVERHEIDop.gebiedsmarkering">Punt</meta:user-defined>
    <meta:user-defined meta:name="DC.title">Aanvraag evenementenvergunning najaarskermis P6 de Voorwaarts Apeldoorn d.d. 21 t/m 25 oktober 2026</meta:user-defined>
    <meta:user-defined meta:name="DCTERMS.W3CDTF/DCTERMS.available">2026-08-19</meta:user-defined>
    <meta:user-defined meta:name="DCTERMS.W3CDTF/OVERHEIDop.jaargang">2026</meta:user-defined>
    <meta:user-defined meta:name="OVERHEIDop.publicationIssue">392151</meta:user-defined>
    <meta:user-defined meta:name="OVERHEIDop.GmbID/DC.identifier">gmb-2026-392151</meta:user-defined>
    <meta:user-defined meta:name="OVERHEIDop.versieInformatie"/>
  </office:meta>
</office:document-meta>
</file>